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/>
      <style:text-properties fo:font-size="12pt" style:font-size-asian="12pt" style:font-size-complex="12pt"/>
    </style:style>
    <style:style style:name="P2" style:parent-style-name="Normalny" style:family="paragraph">
      <style:text-properties fo:font-size="12pt" style:font-size-asian="12pt" style:font-size-complex="12pt"/>
    </style:style>
    <style:style style:name="P3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text-properties fo:font-size="12pt" style:font-size-asian="12pt" style:font-size-complex="12pt"/>
    </style:style>
    <style:style style:name="P5" style:parent-style-name="Normalny" style:family="paragraph">
      <style:text-properties fo:font-size="12pt" style:font-size-asian="12pt" style:font-size-complex="12pt"/>
    </style:style>
    <style:style style:name="P6" style:parent-style-name="Normalny" style:family="paragraph">
      <style:text-properties fo:font-size="12pt" style:font-size-asian="12pt" style:font-size-complex="12pt"/>
    </style:style>
    <style:style style:name="P7" style:parent-style-name="Normalny" style:family="paragraph">
      <style:text-properties fo:font-size="12pt" style:font-size-asian="12pt" style:font-size-complex="12pt"/>
    </style:style>
    <style:style style:name="P8" style:parent-style-name="Normalny" style:family="paragraph">
      <style:text-properties fo:font-size="12pt" style:font-size-asian="12pt" style:font-size-complex="12pt"/>
    </style:style>
    <style:style style:name="P9" style:parent-style-name="Normalny" style:family="paragraph">
      <style:paragraph-properties fo:text-align="center"/>
    </style:style>
    <style:style style:name="T10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1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2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P13" style:parent-style-name="Normalny" style:family="paragraph">
      <style:text-properties fo:font-size="12pt" style:font-size-asian="12pt" style:font-size-complex="12pt"/>
    </style:style>
    <style:style style:name="P14" style:parent-style-name="Normalny" style:family="paragraph">
      <style:text-properties fo:font-size="12pt" style:font-size-asian="12pt" style:font-size-complex="12pt"/>
    </style:style>
    <style:style style:name="P15" style:parent-style-name="Normalny" style:family="paragraph">
      <style:text-properties fo:font-weight="bold" style:font-weight-asian="bold" style:font-weight-complex="bold" fo:font-size="12pt" style:font-size-asian="12pt" style:font-size-complex="12pt"/>
    </style:style>
    <style:style style:name="T16" style:parent-style-name="Domyślnaczcionkaakapitu" style:family="text">
      <style:text-properties fo:font-size="12pt" style:font-size-asian="12pt" style:font-size-complex="12pt"/>
    </style:style>
    <style:style style:name="T17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0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1" style:parent-style-name="Domyślnaczcionkaakapitu" style:family="text">
      <style:text-properties fo:font-size="12pt" style:font-size-asian="12pt" style:font-size-complex="12pt"/>
    </style:style>
    <style:style style:name="T22" style:parent-style-name="Domyślnaczcionkaakapitu" style:family="text">
      <style:text-properties fo:font-size="12pt" style:font-size-asian="12pt" style:font-size-complex="12pt"/>
    </style:style>
    <style:style style:name="T23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4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5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6" style:parent-style-name="Domyślnaczcionkaakapitu" style:family="text">
      <style:text-properties fo:font-size="12pt" style:font-size-asian="12pt" style:font-size-complex="12pt"/>
    </style:style>
    <style:style style:name="T27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8" style:parent-style-name="Domyślnaczcionkaakapitu" style:family="text">
      <style:text-properties fo:font-size="12pt" style:font-size-asian="12pt" style:font-size-complex="12pt"/>
    </style:style>
    <style:style style:name="T29" style:parent-style-name="Domyślnaczcionkaakapitu" style:family="text">
      <style:text-properties fo:font-size="12pt" style:font-size-asian="12pt" style:font-size-complex="12pt"/>
    </style:style>
    <style:style style:name="T30" style:parent-style-name="Domyślnaczcionkaakapitu" style:family="text">
      <style:text-properties fo:font-size="12pt" style:font-size-asian="12pt" style:font-size-complex="12pt"/>
    </style:style>
    <style:style style:name="T31" style:parent-style-name="Domyślnaczcionkaakapitu" style:family="text">
      <style:text-properties fo:font-size="12pt" style:font-size-asian="12pt" style:font-size-complex="12pt"/>
    </style:style>
    <style:style style:name="T32" style:parent-style-name="Domyślnaczcionkaakapitu" style:family="text">
      <style:text-properties fo:font-size="12pt" style:font-size-asian="12pt" style:font-size-complex="12pt"/>
    </style:style>
    <style:style style:name="T33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34" style:parent-style-name="Domyślnaczcionkaakapitu" style:family="text">
      <style:text-properties fo:font-size="12pt" style:font-size-asian="12pt" style:font-size-complex="12pt"/>
    </style:style>
    <style:style style:name="T35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36" style:parent-style-name="Domyślnaczcionkaakapitu" style:family="text">
      <style:text-properties fo:font-size="12pt" style:font-size-asian="12pt" style:font-size-complex="12pt"/>
    </style:style>
    <style:style style:name="T37" style:parent-style-name="Domyślnaczcionkaakapitu" style:family="text">
      <style:text-properties fo:font-size="12pt" style:font-size-asian="12pt" style:font-size-complex="12pt"/>
    </style:style>
    <style:style style:name="T38" style:parent-style-name="Domyślnaczcionkaakapitu" style:family="text">
      <style:text-properties fo:font-size="12pt" style:font-size-asian="12pt" style:font-size-complex="12pt"/>
    </style:style>
    <style:style style:name="T39" style:parent-style-name="Domyślnaczcionkaakapit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 text:c="114"/>Warszawa, 8 grudnia 2024 r.</text:p>
      <text:p text:style-name="P2"/>
      <text:p text:style-name="P3">Witajcie<text:s/>Uczniowie, Nauczyciele,<text:s/>Rodzice,<text:s/></text:p>
      <text:p text:style-name="P4"/>
      <text:p text:style-name="P5">z<text:s/>radością i satysfakcją zapraszamy<text:s/>Was<text:s/>do udziału w XVI edycji konkursu „Być Polakiem”. <text:s text:c="26"/></text:p>
      <text:p text:style-name="P6">Z radością, bo w najdalszych zakątkach świata<text:s/>młodzież, mająca polskie<text:s/>pochodzenie, choć bardzo często<text:s/>inne niż polskie<text:s/>obywatelstwo,<text:s/>będzie myślała,<text:s/>jak opisać osobiste<text:s/>przeżywanie polskości, jak wytłumaczyć fenomen<text:s/>angażowania się w sprawy polskie<text:s/>osób, żyjących od pokoleń na obcej ziemi, jak zrozumieć polskie bohaterstwo, nie znające granic poświęcenia dla Polski.<text:s/><text:s/>Odpowiedzi na te pytania<text:s/>to<text:s/>dla uczestników Konkursu duże<text:s/>wyzwanie.<text:s/>To prawda, ale trudny<text:s/>będzie<text:s/>tylko<text:s/>pierwszy krok,<text:s/>postanowienie, że warto podjąć ten wysiłek.<text:s/>Kiedy decyzja zostanie podjęta i zaczniecie zbierać materiał, podróżować po historii Polski i mapie Rzeczpospolitej a potem rysować, pisać i nakręcać filmy na Konkurs dojdziecie do wniosku, że to pasjonujące zadanie, bo dowiadujecie się o rzeczach i wydarzeniach, o których istnieniu nie mieliście pojęcia. Życzymy Wam takich przeżyć.<text:s/></text:p>
      <text:p text:style-name="P7">Satysfakcja Organizatorów<text:s/>wynika z faktu, że co roku wpływa<text:s/>blisko tysiąc prac konkursowych, a w<text:s/>roku<text:s/>2016, roku jubileuszu Chrztu Polski,<text:s/>było ich<text:s/>nawet<text:s/>tysiąc pięćset. Oznacza to, że w tak wielu punktach kuli ziemskiej mocno biją<text:s/>polskie serca, wybijając takt<text:s/>-<text:s/>tu<text:s/>jest Polska! Tu jest Polska!<text:s/>Odbieramy<text:s/>ten telegram<text:s/>z<text:s/>dumą <text:s/>i ogromną satysfakcją, tym bardziej, że<text:s/>wasze<text:s/>prace<text:s/>są przemyślane<text:s/>oraz<text:s/>dojrzałe emocjonalnie i intelektualnie.</text:p>
      <text:p text:style-name="P8">Zachęcamy więc i zapraszamy do udziału w kolejnej, XVI już edycji Konkursu. Ten wysiłek zaowocuje lepszym zrozumieniem spraw polskich, dumą ze zwycięstw i sukcesów na przestrzeni wielowiekowej historii<text:s/>i<text:s/>współczesności<text:s/>Polski.<text:s text:c="62"/><text:s/>Czekamy<text:s/>na<text:s/>wasze prace i zapraszamy wszystkich na Galę,<text:s/>kończącą tę<text:s/>edycję:<text:s text:c="54"/></text:p>
      <text:p text:style-name="P9"><text:span text:style-name="T10">10 lipca 2025 roku</text:span><text:span text:style-name="T11"><text:s/>do Zamku Królewskiego w Warszawie</text:span><text:span text:style-name="T12">.</text:span></text:p>
      <text:p text:style-name="P13">Do Rodziców zwracamy się z wielką prośbą o motywowanie i wspieranie,<text:s/>w chwilach zwątpienia,<text:s/>uczestników Konkursu, dodając im odwagi, energii i mocy twórczej. <text:s text:c="3"/>Nauczycielom ogromnie dziękujemy za upowszechnianie wśród uczniów idei Konkursu <text:s/>i pomoc w zaplanowaniu i przygotowaniu prac konkursowych. Byliście, jesteście i<text:s/>mamy nadzieję, że pozostaniecie<text:s/>potężnymi promotorami i kreatorami tego<text:s/>projektu na całym świecie,<text:s/>zarówno modułu A jak<text:s/>i<text:s/>modułu B.<text:s/>Dziękujemy!<text:s/></text:p>
      <text:p text:style-name="P14">W imieniu Organizatorów</text:p>
      <text:p text:style-name="P15">Joanna Fabisiak</text:p>
      <text:p text:style-name="Normalny"><text:span text:style-name="T16">Przewodnicząca <text:s text:c="4"/></text:span><text:span text:style-name="T17"><text:s text:c="24"/></text:span><text:span text:style-name="T18"><text:s text:c="41"/></text:span><text:span text:style-name="T19"><text:s text:c="13"/></text:span><text:span text:style-name="T20"><text:s text:c="5"/>Marek Machała</text:span><text:span text:style-name="T21"><text:s text:c="103"/></text:span><text:span text:style-name="T22">Międzynarodowego Komitetu</text:span><text:span text:style-name="T23"><text:s text:c="41"/></text:span><text:span text:style-name="T24"><text:s text:c="2"/></text:span><text:span text:style-name="T25"><text:s text:c="2"/></text:span><text:span text:style-name="T26">Koordynator</text:span><text:span text:style-name="T27"><text:s text:c="2"/></text:span><text:span text:style-name="T28">Generalny<text:s/></text:span><text:span text:style-name="T29">Konkursu<text:s/></text:span><text:span text:style-name="T30">Organizacyjnego</text:span><text:span text:style-name="T31"><text:s/>Konkursu</text:span><text:span text:style-name="T32">.</text:span><text:span text:style-name="T33"><text:s text:c="10"/></text:span><text:span text:style-name="T34"><text:s text:c="32"/></text:span><text:span text:style-name="T35"><text:s text:c="21"/></text:span><text:span text:style-name="T36"><text:s text:c="120"/></text:span><text:span text:style-name="T37"><text:s text:c="18"/></text:span><text:span text:style-name="T38">Prezes Fundacji „Świat na TAK”</text:span></text:p>
      <text:p text:style-name="Normalny"><text:span text:style-name="T39"><text:s text:c="11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oanna Fabisiak</meta:initial-creator>
    <dc:creator>Joanna Fabisiak</dc:creator>
    <meta:creation-date>2024-12-18T19:59:00Z</meta:creation-date>
    <dc:date>2024-12-22T16:03:00Z</dc:date>
    <meta:print-date>2024-12-22T11:30:00Z</meta:print-date>
    <meta:template xlink:href="Normal" xlink:type="simple"/>
    <meta:editing-cycles>9</meta:editing-cycles>
    <meta:editing-duration>PT29340S</meta:editing-duration>
    <meta:document-statistic meta:page-count="1" meta:paragraph-count="6" meta:word-count="469" meta:character-count="3281" meta:row-count="23" meta:non-whitespace-character-count="2818"/>
  </office:meta>
</office:document-meta>
</file>